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3" style:parent-style-name="內文" style:family="paragraph">
      <style:paragraph-properties fo:line-height="100%" fo:margin-right="-0.1in"/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fo:text-align="justify" fo:line-height="100%"/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fo:line-height="100%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fo:line-height="0.3333in" fo:margin-left="0.5909in" fo:text-indent="-0.0006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fo:line-height="0.3333in" fo:margin-left="1.2777in" fo:text-indent="-0.1979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margin-right="-0.1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margin-right="-0.1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line-height="0.3472in"/>
    </style:style>
    <style:style style:name="T3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letter-spacing="0.2916in" style:letter-kerning="false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P41" style:parent-style-name="內文" style:family="paragraph">
      <style:paragraph-properties fo:line-height="0.3472in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3472in"/>
    </style:style>
    <style:style style:name="T5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letter-spacing="0.1291in" style:letter-kerning="false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letter-spacing="0.0013in" style:letter-kerning="false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fo:line-height="0.3472in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letter-spacing="0.7777in" style:letter-kerning="false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fo:line-height="0.3472in"/>
    </style:style>
    <style:style style:name="T6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letter-spacing="0.1291in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letter-spacing="0.0013in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P71" style:parent-style-name="內文" style:family="paragraph">
      <style:paragraph-properties fo:line-height="0.3472in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line-height="0.3472in"/>
    </style:style>
    <style:style style:name="T8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letter-spacing="0.1291in" style:letter-kerning="false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letter-spacing="0.0013in" style:letter-kerning="false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fo:line-height="0.3472in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letter-spacing="0.7777in" style:letter-kerning="false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line-height="0.2777in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平埔原住民族群西拉雅族民族成員名冊登載申請</text:p>
      <text:p text:style-name="P2">委託書</text:p>
      <text:p text:style-name="P3">本人因<text:s/>□工作/就學<text:s text:c="3"/>□行動不便<text:s text:c="3"/>□其他_________________(請敘明)</text:p>
      <text:p text:style-name="P4">無法前往辦理下列勾選事項，特委託______________代為辦理，委託人與受委託人之關係___________________；上述聲明及委託事項屬實，如有不實，委託人及受委託人願負一切法律責任。</text:p>
      <text:p text:style-name="P5"><text:span text:style-name="T6">□</text:span><text:span text:style-name="T7">一、戶籍</text:span><text:span text:style-name="T8">資料之申請。</text:span><text:span text:style-name="T9">(</text:span><text:span text:style-name="T10">臺中市各區戶政事務所</text:span><text:span text:style-name="T11">)</text:span></text:p>
      <text:p text:style-name="P12"><text:span text:style-name="T13">申請</text:span><text:span text:style-name="T14"><text:s/></text:span><text:span text:style-name="T15">□</text:span><text:span text:style-name="T16">委託人本人，份數</text:span><text:span text:style-name="T17">_____</text:span><text:span text:style-name="T18">份。</text:span></text:p>
      <text:p text:style-name="P19"><text:span text:style-name="T20">□</text:span><text:span text:style-name="T21">委託人之直系血親尊親屬之戶籍資料</text:span><text:span text:style-name="T22">(</text:span><text:span text:style-name="T23">含歷代直系血親尊親屬戶籍資料</text:span><text:span text:style-name="T24">)<text:s/></text:span><text:span text:style-name="T25">，份數</text:span><text:span text:style-name="T26"><text:s/></text:span><text:span text:style-name="T27">各</text:span><text:span text:style-name="T28">_____</text:span><text:span text:style-name="T29">份。</text:span></text:p>
      <text:p text:style-name="P30">□<text:s/>二、平埔原住民族群西拉雅族民族成員身分認定申請。(臺中市政府原<text:s text:c="4"/></text:p>
      <text:p text:style-name="P31"><text:s text:c="7"/>住民族事務委員會)</text:p>
      <text:p text:style-name="P32"><text:span text:style-name="T33"><text:s text:c="2"/></text:span><text:span text:style-name="T34">委託</text:span><text:span text:style-name="T35">人</text:span><text:span text:style-name="T36">：</text:span><text:span text:style-name="T37"><text:s text:c="19"/></text:span><text:span text:style-name="T38"><text:s text:c="2"/>(</text:span><text:span text:style-name="T39">請簽名或蓋章</text:span><text:span text:style-name="T40">)</text:span></text:p>
      <text:p text:style-name="P41"><text:span text:style-name="T42"><text:s text:c="2"/></text:span><text:span text:style-name="T43">身分證字</text:span><text:span text:style-name="T44">號</text:span><text:span text:style-name="T45">：</text:span><text:span text:style-name="T46"><text:s text:c="21"/></text:span><text:span text:style-name="T47">出生年月</text:span><text:span text:style-name="T48">日</text:span><text:span text:style-name="T49">：</text:span></text:p>
      <text:p text:style-name="P50"><text:span text:style-name="T51"><text:s text:c="2"/></text:span><text:span text:style-name="T52">戶籍地</text:span><text:span text:style-name="T53">址</text:span><text:span text:style-name="T54">：</text:span></text:p>
      <text:p text:style-name="P55"><text:span text:style-name="T56"><text:s text:c="2"/></text:span><text:span text:style-name="T57">電</text:span><text:span text:style-name="T58">話</text:span><text:span text:style-name="T59">：</text:span></text:p>
      <text:p text:style-name="P60"/>
      <text:p text:style-name="P61"><text:span text:style-name="T62"><text:s text:c="2"/></text:span><text:span text:style-name="T63">受委託</text:span><text:span text:style-name="T64">人</text:span><text:span text:style-name="T65">：</text:span><text:span text:style-name="T66"><text:s text:c="20"/></text:span><text:span text:style-name="T67"><text:s/></text:span><text:span text:style-name="T68">(</text:span><text:span text:style-name="T69">請簽名或蓋章</text:span><text:span text:style-name="T70">)</text:span></text:p>
      <text:p text:style-name="P71"><text:span text:style-name="T72"><text:s text:c="2"/></text:span><text:span text:style-name="T73">身分證字</text:span><text:span text:style-name="T74">號</text:span><text:span text:style-name="T75">：</text:span><text:span text:style-name="T76"><text:s text:c="21"/></text:span><text:span text:style-name="T77">出生年月</text:span><text:span text:style-name="T78">日</text:span><text:span text:style-name="T79">：</text:span></text:p>
      <text:p text:style-name="P80"><text:span text:style-name="T81"><text:s text:c="2"/></text:span><text:span text:style-name="T82">戶籍地</text:span><text:span text:style-name="T83">址</text:span><text:span text:style-name="T84">：</text:span></text:p>
      <text:p text:style-name="P85"><text:span text:style-name="T86"><text:s text:c="2"/></text:span><text:span text:style-name="T87">電</text:span><text:span text:style-name="T88">話</text:span><text:span text:style-name="T89">：</text:span></text:p>
      <text:p text:style-name="P90"><text:span text:style-name="T91">中</text:span><text:span text:style-name="T92"><text:s/></text:span><text:span text:style-name="T93">華</text:span><text:span text:style-name="T94"><text:s/></text:span><text:span text:style-name="T95">民</text:span><text:span text:style-name="T96"><text:s/></text:span><text:span text:style-name="T97">國</text:span><text:span text:style-name="T98"><text:s text:c="11"/></text:span><text:span text:style-name="T99">年</text:span><text:span text:style-name="T100"><text:s text:c="11"/></text:span><text:span text:style-name="T101">月</text:span><text:span text:style-name="T102"><text:s text:c="12"/></text:span><text:span text:style-name="T10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Calibri Light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paragraph-properties fo:margin-bottom="0in"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4333in" fo:margin-right="0.9847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李莞蓉</meta:initial-creator>
    <dc:creator>user</dc:creator>
    <meta:creation-date>2026-08-17T02:30:00Z</meta:creation-date>
    <dc:date>2026-08-17T02:30:00Z</dc:date>
    <meta:print-date>2026-08-13T07:5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0" meta:character-count="538" meta:row-count="3" meta:non-whitespace-character-count="459"/>
  </office:meta>
</office:document-meta>
</file>